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2" fo:font-size="14pt" officeooo:paragraph-rsid="000ed805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2" fo:font-size="14pt" officeooo:rsid="001678aa" officeooo:paragraph-rsid="000ed805" fo:background-color="transparent" style:font-size-asian="14pt" style:language-asian="en" style:country-asian="US" style:font-name-complex="Times New Roman1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1" fo:font-size="14pt" officeooo:paragraph-rsid="000ed805" fo:background-color="transparen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2" fo:font-size="14pt" officeooo:rsid="000caddb" officeooo:paragraph-rsid="000ed805" fo:background-color="transparent" style:font-size-asian="14pt" style:language-asian="en" style:country-asian="US" style:font-name-complex="Times New Roman1" style:font-size-complex="14pt"/>
    </style:style>
    <style:style style:name="T1" style:family="text">
      <style:text-properties officeooo:rsid="000caddb"/>
    </style:style>
    <style:style style:name="T2" style:family="text">
      <style:text-properties fo:color="#000000" loext:opacity="100%" officeooo:rsid="001c0d4c"/>
    </style:style>
    <style:style style:name="T3" style:family="text">
      <style:text-properties officeooo:rsid="00176db2"/>
    </style:style>
    <style:style style:name="T4" style:family="text">
      <style:text-properties officeooo:rsid="0015e28b"/>
    </style:style>
    <style:style style:name="T5" style:family="text">
      <style:text-properties style:font-size-asian="14pt" style:font-size-complex="14pt"/>
    </style:style>
    <style:style style:name="T6" style:family="text">
      <style:text-properties officeooo:rsid="000c23b3" style:font-size-asian="14pt" style:font-size-complex="14pt"/>
    </style:style>
    <style:style style:name="T7" style:family="text">
      <style:text-properties officeooo:rsid="0013287e" style:font-size-asian="14pt" style:font-size-complex="14pt"/>
    </style:style>
    <style:style style:name="T8" style:family="text">
      <style:text-properties officeooo:rsid="00107700" style:font-size-asian="14pt" style:font-size-complex="14pt"/>
    </style:style>
    <style:style style:name="T9" style:family="text">
      <style:text-properties officeooo:rsid="00145087" style:font-size-asian="14pt" style:font-size-complex="14pt"/>
    </style:style>
    <style:style style:name="T10" style:family="text">
      <style:text-properties officeooo:rsid="001584c9" style:font-size-asian="14pt" style:font-size-complex="14pt"/>
    </style:style>
    <style:style style:name="T11" style:family="text">
      <style:text-properties officeooo:rsid="001c0d4c" style:font-size-asian="14pt" style:font-size-complex="14pt"/>
    </style:style>
    <style:style style:name="T12" style:family="text">
      <style:text-properties officeooo:rsid="00075807" style:font-size-asian="14pt" style:font-size-complex="14pt"/>
    </style:style>
    <style:style style:name="T13" style:family="text">
      <style:text-properties officeooo:rsid="001a5b5f" style:font-size-asian="14pt" style:font-size-complex="14pt"/>
    </style:style>
    <style:style style:name="T14" style:family="text">
      <style:text-properties officeooo:rsid="00222d41" style:font-size-asian="14pt" style:font-size-complex="14pt"/>
    </style:style>
    <style:style style:name="T15" style:family="text">
      <style:text-properties officeooo:rsid="00182b38" style:font-size-asian="14pt" style:font-size-complex="14pt"/>
    </style:style>
    <style:style style:name="T16" style:family="text">
      <style:text-properties officeooo:rsid="00134e8a" style:font-size-asian="14pt" style:font-size-complex="14pt"/>
    </style:style>
    <style:style style:name="T17" style:family="text">
      <style:text-properties officeooo:rsid="001b761a" style:font-size-asian="14pt" style:font-size-complex="14pt"/>
    </style:style>
    <style:style style:name="T18" style:family="text">
      <style:text-properties officeooo:rsid="0014531b" style:font-size-asian="14pt" style:font-size-complex="14pt"/>
    </style:style>
    <style:style style:name="T19" style:family="text">
      <style:text-properties officeooo:rsid="00142dcf" style:font-size-asian="14pt" style:font-size-complex="14pt"/>
    </style:style>
    <style:style style:name="T20" style:family="text">
      <style:text-properties officeooo:rsid="000920b5" style:font-size-asian="14pt" style:font-size-complex="14pt"/>
    </style:style>
    <style:style style:name="T21" style:family="text">
      <style:text-properties officeooo:rsid="0019cb1f" style:font-size-asian="14pt" style:language-asian="en" style:country-asian="US" style:font-size-complex="14pt"/>
    </style:style>
    <style:style style:name="T22" style:family="text">
      <style:text-properties officeooo:rsid="001c0d4c" style:font-size-asian="14pt" style:language-asian="en" style:country-asian="US" style:font-size-complex="14pt"/>
    </style:style>
    <style:style style:name="T23" style:family="text">
      <style:text-properties fo:color="#00000a" loext:opacity="100%" style:font-name="Times New Roman1" fo:font-style="normal" fo:font-weight="normal" officeooo:rsid="001c0d4c" style:font-name-asian="Times New Roman" style:font-size-asian="14pt" style:language-asian="ru" style:country-asian="RU" style:font-style-asian="normal" style:font-weight-asian="normal" style:font-name-complex="Times New Roman1" style:font-size-complex="14pt" style:font-style-complex="normal" style:font-weight-complex="normal"/>
    </style:style>
    <style:style style:name="T24" style:family="text">
      <style:text-properties officeooo:rsid="001c0d4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О проведении экспертно-аналитического мероприятия</text:span></text:p>
      <text:p text:style-name="P1">Основание: Распоряжение контрольно-счетной палаты муниципального образования Курганинский район 1<text:span text:style-name="T4">4</text:span>.11.2025 года № 9<text:span text:style-name="T4">0</text:span>-РО.</text:p>
      <text:p text:style-name="P3"><text:span text:style-name="T5">В соответствии с пункт</text:span><text:span text:style-name="T6">ом </text:span><text:span text:style-name="T7">2</text:span><text:span text:style-name="T5">.</text:span><text:span text:style-name="T11">6</text:span><text:span text:style-name="T8"> </text:span><text:span text:style-name="T5">плана работы </text:span><text:span text:style-name="T9">контрольно-счетной палаты муниципального об</text:span><text:span text:style-name="T10">р</text:span><text:span text:style-name="T9">азования Курганинский район </text:span><text:span text:style-name="T5">на 202</text:span><text:span text:style-name="T11">5</text:span><text:span text:style-name="T5"> год прове</text:span><text:span text:style-name="T12">ден</text:span><text:span text:style-name="T11">о</text:span><text:span text:style-name="T12"> </text:span><text:span text:style-name="T21">экспертно-аналитическ</text:span><text:span text:style-name="T22">ое</text:span><text:span text:style-name="T21"> мероприяти</text:span><text:span text:style-name="T22">е</text:span><text:span text:style-name="T21">: </text:span><text:span text:style-name="T5">«</text:span><text:span text:style-name="T13">Э</text:span><text:span text:style-name="T14">кспертиза проект</text:span><text:span text:style-name="T15">а</text:span><text:span text:style-name="T14"> бюджета </text:span><text:span text:style-name="T15">муниципального образования Курганинский район</text:span><text:span text:style-name="T14">, проверка и анализ обоснова</text:span><text:span text:style-name="T16">н</text:span><text:span text:style-name="T14">ности </text:span><text:span text:style-name="T17">его </text:span><text:span text:style-name="T14">показателей </text:span><text:span text:style-name="T18">на </text:span><text:span text:style-name="T19">2026</text:span><text:span text:style-name="T14"> год и плановый период 2027 и 2028</text:span><text:span text:style-name="T20"> </text:span><text:span text:style-name="T18">годы».</text:span></text:p>
      <text:p text:style-name="P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<text:span text:style-name="T24">в </text:span><text:span text:style-name="T2">Совет муниципального образования Курганиский район, а также в финансовое управление администрации муниципального образования Курганинский район. </text:span></text:p>
      <text:p text:style-name="P1"><text:span text:style-name="T2"><text:s text:c="2"/>И</text:span><text:span text:style-name="Основной_20_шрифт_20_абзаца"><text:span text:style-name="T23">нформационное письмо об итогах экспертно-аналитического мероприятия</text:span></text:span><text:span text:style-name="T2"> направлено в адрес администрации муниципального образования Курганинский район.</text:span></text:p>
      <text:p text:style-name="P4"><text:s/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6:01.217000000</dc:date>
    <meta:editing-duration>PT7M3S</meta:editing-duration>
    <meta:editing-cycles>15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32" meta:character-count="1223" meta:non-whitespace-character-count="1093"/>
  </office:meta>
</office:document-meta>
</file>